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P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4166in" fo:margin-left="1.1805in" fo:text-indent="-1.180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4166in" fo:margin-left="0.1965in" fo:text-indent="-0.196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margin-right="0.7777in"/>
      <style:text-properties style:font-name="新細明體" fo:font-size="16pt" style:font-size-asian="16pt" style:font-size-complex="16pt"/>
    </style:style>
    <style:style style:name="P19" style:parent-style-name="內文" style:family="paragraph">
      <style:paragraph-properties fo:text-align="end" fo:margin-right="0.0972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Column27" style:family="table-column">
      <style:table-column-properties style:column-width="1.0694in"/>
    </style:style>
    <style:style style:name="TableColumn28" style:family="table-column">
      <style:table-column-properties style:column-width="5.6166in"/>
    </style:style>
    <style:style style:name="Table26" style:family="table">
      <style:table-properties style:width="6.6861in" fo:margin-left="0in" table:align="lef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32" style:family="table-row">
      <style:table-row-properties style:min-row-height="0.8625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47" style:family="table-row">
      <style:table-row-properties style:min-row-height="0.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51" style:family="table-row">
      <style:table-row-properties style:min-row-height="0.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-top="0.0069in dotte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55" style:family="table-row">
      <style:table-row-properties style:min-row-height="0.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-top="0.0069in dotte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1.156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fo:font-size="16pt" style:font-size-asian="16pt" style:font-size-complex="16pt"/>
    </style:style>
    <style:style style:name="P73" style:parent-style-name="內文" style:family="paragraph">
      <style:text-properties fo:font-size="16pt" style:font-size-asian="16pt" style:font-size-complex="16pt"/>
    </style:style>
  </office:automatic-styles>
  <office:body>
    <office:text text:use-soft-page-breaks="true">
      <text:p text:style-name="P1"><text:span text:style-name="T2">屏東高工學輔教室</text:span><text:span text:style-name="T3">(</text:span><text:span text:style-name="T4">資源班</text:span><text:span text:style-name="T5">)</text:span><text:span text:style-name="T6">入班宣導申請表</text:span></text:p>
      <text:p text:style-name="P7">1.以班級為單位申請。</text:p>
      <text:p text:style-name="P8">2.宣導時間：115.9.21（一）開始申請，宣導時間為一節課，以導師授課時間或班會為優先。</text:p>
      <text:p text:style-name="P9"><text:span text:style-name="T10">3.</text:span><text:span text:style-name="T11">請老師填寫以下表格後交至學輔教室</text:span><text:span text:style-name="T12">(</text:span><text:span text:style-name="T13">融合教育大樓二樓特教組辦公室</text:span><text:span text:style-name="T14">)</text:span><text:span text:style-name="T15">，或來電分機</text:span><text:span text:style-name="T16">336</text:span><text:span text:style-name="T17">登記宣導時段。</text:span></text:p>
      <text:p text:style-name="P18"/>
      <text:p text:style-name="P19"><text:span text:style-name="T20">學輔教室分機</text:span><text:span text:style-name="T21">336</text:span><text:span text:style-name="T22"><text:s/></text:span><text:span text:style-name="T23">林</text:span><text:span text:style-name="T24">筱倫</text:span><text:span text:style-name="T25">、賴孟慈</text:span>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2">
            <text:p text:style-name="P31">申請班級：<text:s text:c="19"/>導師：<text:s/></text:p>
          </table:table-cell>
          <table:covered-table-cell/>
        </table:table-row>
        <table:table-row table:style-name="TableRow32">
          <table:table-cell table:style-name="TableCell33" table:number-rows-spanned="4">
            <text:p text:style-name="P34">入班宣導時<text:s text:c="2"/>間</text:p>
          </table:table-cell>
          <table:table-cell table:style-name="TableCell35">
            <text:p text:style-name="P36">※請老師填寫可入班宣導時段，建議多填寫一些時間，</text:p>
            <text:p text:style-name="P37">確定時間後再回覆您，謝謝!</text:p>
            <text:p text:style-name="內文"><text:span text:style-name="T38">第</text:span><text:span text:style-name="T39">1. <text:s text:c="4"/></text:span><text:span text:style-name="T40">月</text:span><text:span text:style-name="T41"><text:s text:c="5"/></text:span><text:span text:style-name="T42">日</text:span><text:span text:style-name="T43"><text:s text:c="4"/></text:span><text:span text:style-name="T44">星期</text:span><text:span text:style-name="T45"><text:s text:c="3"/></text:span><text:span text:style-name="T46">時間：</text:span></text:p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第2. <text:s text:c="4"/>月<text:s text:c="5"/>日<text:s text:c="4"/>星期<text:s text:c="3"/>時間：</text:p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第3. <text:s text:c="4"/>月<text:s text:c="5"/>日<text:s text:c="4"/>星期<text:s text:c="3"/>時間：</text:p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第4. <text:s text:c="4"/>月<text:s text:c="5"/>日<text:s text:c="4"/>星期<text:s text:c="3"/>時間：</text:p>
          </table:table-cell>
        </table:table-row>
        <table:table-row table:style-name="TableRow59">
          <table:table-cell table:style-name="TableCell60">
            <text:p text:style-name="P61">宣導內容</text:p>
          </table:table-cell>
          <table:table-cell table:style-name="TableCell62">
            <text:p text:style-name="P63">1.認識身心障礙類別</text:p>
            <text:p text:style-name="P64">2.認識學輔教室</text:p>
            <text:p text:style-name="內文"><text:span text:style-name="T65">3.</text:span><text:span text:style-name="T66">同學相處之道</text:span></text:p>
          </table:table-cell>
        </table:table-row>
        <table:table-row table:style-name="TableRow67">
          <table:table-cell table:style-name="TableCell68">
            <text:p text:style-name="P69">其<text:s text:c="2"/>他</text:p>
            <text:p text:style-name="P70">問題提問</text:p>
          </table:table-cell>
          <table:table-cell table:style-name="TableCell71">
            <text:p text:style-name="P72"/>
          </table:table-cell>
        </table:table-row>
      </table:table>
      <text:p text:style-name="P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特教宣導申請單</dc:title>
    <meta:initial-creator>achiang</meta:initial-creator>
    <dc:creator>username</dc:creator>
    <meta:creation-date>2025-08-31T09:03:00Z</meta:creation-date>
    <dc:date>2026-09-01T08:30:00Z</dc:date>
    <meta:print-date>2023-08-14T07:45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58" meta:character-count="394" meta:row-count="2" meta:non-whitespace-character-count="337"/>
  </office:meta>
</office:document-meta>
</file>